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icrosoft YaHei" svg:font-family="'Microsoft YaHei'" style:font-family-generic="swiss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fo:font-size="15pt" style:font-size-asian="15pt" style:font-size-complex="15pt"/>
    </style:style>
    <style:style style:name="P2" style:family="paragraph" style:parent-style-name="Standard">
      <style:text-properties fo:font-size="15pt" officeooo:rsid="000d1398" officeooo:paragraph-rsid="000d1398" style:font-size-asian="15pt" style:font-size-complex="15pt"/>
    </style:style>
    <style:style style:name="P3" style:family="paragraph" style:parent-style-name="Standard">
      <style:paragraph-properties>
        <style:tab-stops>
          <style:tab-stop style:position="3.995cm"/>
          <style:tab-stop style:position="4.048cm"/>
        </style:tab-stops>
      </style:paragraph-properties>
      <style:text-properties fo:font-size="15pt" style:font-size-asian="15pt" style:font-size-complex="15pt"/>
    </style:style>
    <style:style style:name="P4" style:family="paragraph" style:parent-style-name="Standard">
      <style:text-properties fo:font-size="15pt" officeooo:rsid="001225ba" officeooo:paragraph-rsid="001225ba" style:font-size-asian="15pt" style:font-size-complex="15pt"/>
    </style:style>
    <style:style style:name="P5" style:family="paragraph" style:parent-style-name="Standard">
      <style:text-properties fo:font-size="15pt" officeooo:paragraph-rsid="00135ac1" style:font-size-asian="15pt" style:font-size-complex="15pt"/>
    </style:style>
    <style:style style:name="P6" style:family="paragraph" style:parent-style-name="Standard">
      <style:text-properties fo:font-size="15pt" officeooo:paragraph-rsid="001b992a" style:font-size-asian="15pt" style:font-size-complex="15pt"/>
    </style:style>
    <style:style style:name="P7" style:family="paragraph" style:parent-style-name="Standard">
      <style:paragraph-properties fo:text-align="center" style:justify-single-word="false"/>
      <style:text-properties fo:font-size="16pt" style:font-size-asian="16pt" style:font-size-complex="16pt"/>
    </style:style>
    <style:style style:name="P8" style:family="paragraph" style:parent-style-name="Standard">
      <style:paragraph-properties fo:text-align="center" style:justify-single-word="false"/>
      <style:text-properties fo:font-size="28pt" officeooo:paragraph-rsid="000d1398" style:font-size-asian="28pt" style:font-size-complex="28pt"/>
    </style:style>
    <style:style style:name="P9" style:family="paragraph" style:parent-style-name="Standard">
      <style:paragraph-properties fo:text-align="center" style:justify-single-word="false"/>
      <style:text-properties fo:font-size="24pt" officeooo:paragraph-rsid="000d1398" style:font-size-asian="24pt" style:font-size-complex="24pt"/>
    </style:style>
    <style:style style:name="P10" style:family="paragraph" style:parent-style-name="Standard">
      <style:paragraph-properties fo:text-align="center" style:justify-single-word="false"/>
      <style:text-properties fo:font-size="24pt" officeooo:rsid="000d1398" officeooo:paragraph-rsid="000d1398" style:font-size-asian="24pt" style:font-size-complex="24pt"/>
    </style:style>
    <style:style style:name="P11" style:family="paragraph" style:parent-style-name="Standard" style:master-page-name="MP0">
      <style:paragraph-properties fo:text-align="center" style:justify-single-word="false" style:page-number="auto" fo:break-before="page"/>
      <style:text-properties fo:font-size="20pt" officeooo:paragraph-rsid="000d1398" style:font-size-asian="20pt" style:font-size-complex="20pt"/>
    </style:style>
    <style:style style:name="T1" style:family="text">
      <style:text-properties fo:font-size="15pt" fo:background-color="#b2b2b2" loext:char-shading-value="0" style:font-size-asian="15pt" style:font-size-complex="15pt"/>
    </style:style>
    <style:style style:name="T2" style:family="text">
      <style:text-properties officeooo:rsid="000c8855"/>
    </style:style>
    <style:style style:name="T3" style:family="text">
      <style:text-properties fo:font-weight="bold" style:font-weight-asian="bold" style:font-weight-complex="bold"/>
    </style:style>
    <style:style style:name="T4" style:family="text">
      <style:text-properties fo:font-weight="bold" officeooo:rsid="001312f0" style:font-weight-asian="bold" style:font-weight-complex="bold"/>
    </style:style>
    <style:style style:name="T5" style:family="text">
      <style:text-properties fo:font-weight="bold" officeooo:rsid="0014fb4c" style:font-weight-asian="bold" style:font-weight-complex="bold"/>
    </style:style>
    <style:style style:name="T6" style:family="text">
      <style:text-properties officeooo:rsid="000ee493"/>
    </style:style>
    <style:style style:name="T7" style:family="text">
      <style:text-properties officeooo:rsid="001225ba"/>
    </style:style>
    <style:style style:name="T8" style:family="text">
      <style:text-properties officeooo:rsid="00135ac1"/>
    </style:style>
    <style:style style:name="T9" style:family="text">
      <style:text-properties officeooo:rsid="000d1398"/>
    </style:style>
    <style:style style:name="T10" style:family="text">
      <style:text-properties officeooo:rsid="0014fb4c"/>
    </style:style>
    <style:style style:name="T11" style:family="text">
      <style:text-properties officeooo:rsid="00157e21"/>
    </style:style>
    <style:style style:name="T12" style:family="text">
      <style:text-properties officeooo:rsid="0019f0f4"/>
    </style:style>
    <style:style style:name="T13" style:family="text">
      <style:text-properties officeooo:rsid="001b992a"/>
    </style:style>
    <style:style style:name="T14" style:family="text">
      <style:text-properties fo:background-color="#b2b2b2" loext:char-shading-value="0"/>
    </style:style>
    <style:style style:name="T15" style:family="text">
      <style:text-properties officeooo:rsid="001ca7c3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>CRENEAUX DU CLUB CASTELROUSSIN DE <text:s text:c="9"/>BADMINTON POUR LA SAISON</text:p>
      <text:p text:style-name="P7"/>
      <text:p text:style-name="P8">20<text:span text:style-name="T2">2</text:span><text:span text:style-name="T15">6</text:span>/202<text:span text:style-name="T15">7</text:span></text:p>
      <text:p text:style-name="P10"><text:s/>au Gymnase Jean-Monnet <text:s/>Rue du Grand Poirier</text:p>
      <text:p text:style-name="P9"/>
      <text:p text:style-name="P1"/>
      <text:p text:style-name="P3">LUNDI : <text:s text:c="13"/>19h à <text:span text:style-name="T7">Minuit</text:span> -<text:span text:style-name="T2"> adultes - jeu libre</text:span></text:p>
      <text:p text:style-name="P1"/>
      <text:p text:style-name="P2">MARDI :<text:tab/><text:tab/>19h à <text:span text:style-name="T7">Minuit</text:span> -<text:span text:style-name="T2"> </text:span><text:span text:style-name="T6">adultes -</text:span><text:span text:style-name="T2"> jeu libre</text:span></text:p>
      <text:p text:style-name="P2"/>
      <text:p text:style-name="P4">MARDI :<text:tab/><text:tab/><text:span text:style-name="T3">18h</text:span><text:span text:style-name="T4">30</text:span><text:span text:style-name="T3"> à 20h - entra</text:span><text:span text:style-name="T4">î</text:span><text:span text:style-name="T3">nement jeunes compétiteurs</text:span></text:p>
      <text:p text:style-name="P1"/>
      <text:p text:style-name="P1">MERCREDI : <text:span text:style-name="T3">Ecole de jeunes avec un entraîneur diplômé </text:span>:</text:p>
      <text:p text:style-name="P1"/>
      <text:p text:style-name="P1"><text:tab/><text:tab/><text:tab/>17h00 à 19h00 - entraînement des poussins/benjamins</text:p>
      <text:p text:style-name="P1"><text:tab/><text:tab/><text:tab/>19h00 à 21h00 - entraînement de minime<text:span text:style-name="T10">s</text:span> à junior<text:span text:style-name="T10">s</text:span></text:p>
      <text:p text:style-name="P1">Les groupes d'entraînement seront déterminés par l'entraîneur en fonction de l'âge et du niveau.</text:p>
      <text:p text:style-name="P1"/>
      <text:p text:style-name="P6"><text:span text:style-name="T11">MERC</text:span>REDI :<text:tab/><text:span text:style-name="T11">20</text:span>h à 2<text:span text:style-name="T11">2</text:span>h<text:span text:style-name="T11">0</text:span>0 - <text:span text:style-name="T8">adultes -</text:span><text:span text:style-name="T2"> jeu libre</text:span></text:p>
      <text:p text:style-name="P1"/>
      <text:p text:style-name="P6"><text:span text:style-name="T9">JEUDI :<text:tab/><text:tab/></text:span><text:span text:style-name="T15">18</text:span><text:span text:style-name="T9">h à </text:span><text:span text:style-name="T8">Minuit</text:span><text:span text:style-name="T9"> -</text:span><text:span text:style-name="T8"> Entraînement </text:span><text:span text:style-name="T11">compétiteurs</text:span><text:span text:style-name="T8"> adultes --</text:span><text:span text:style-name="T13">&gt;21h30</text:span></text:p>
      <text:p text:style-name="P2"/>
      <text:p text:style-name="P1">VENDREDI :<text:tab/>19h à 20h30 - Entraînement loisirs adultes <text:span text:style-name="T3">et jeunes</text:span></text:p>
      <text:p text:style-name="P1"><text:tab/><text:tab/><text:tab/>20h30 à <text:span text:style-name="T7">Minuit</text:span> - <text:span text:style-name="T10">A</text:span>dultes <text:span text:style-name="T3">et jeunes</text:span> - <text:span text:style-name="T6">jeu</text:span> libre</text:p>
      <text:p text:style-name="P1"/>
      <text:p text:style-name="P5">SAMEDI :<text:tab/><text:tab/><text:span text:style-name="T8">10h30 à 11h30 - Baby bad 3 - 6 ans+</text:span></text:p>
      <text:p text:style-name="P5"><text:span text:style-name="T6"><text:tab/><text:tab/><text:tab/>1</text:span>6h à 19h - <text:span text:style-name="T5">J</text:span><text:span text:style-name="T3">eunes </text:span>et adultes - jeu libre</text:p>
      <text:p text:style-name="P1"/>
      <text:p text:style-name="P1">Pour tous renseignements, venir lors des créneaux <text:span text:style-name="T10">ou</text:span> appeler au <text:span text:style-name="T14">06 35 32 31 75</text:span> ou envoyer un courriel à l'adresse <text:span text:style-name="T14">ccbaprésident36@gmail.com</text:span><text:span text:style-name="T6">ou via le site</text:span></text:p>
      <text:p text:style-name="P1"/>
      <text:p text:style-name="P1">Nota 1 : Les gymnases sont sous la responsabilité des licenciés du club.</text:p>
      <text:p text:style-name="P1">Nota 2 : Toute anomalie ou dégradation doit être immédiatement signalée au responsable présent (Président ou responsable d'ouverture du gymnase qui transmettra au président).</text:p>
      <text:p text:style-name="P1"/>
      <text:p text:style-name="P1">Pour des informations complémentaires Facebook : ccba badminton</text:p>
      <text:p text:style-name="Standard"><text:span text:style-name="T1">Le site internet: </text:span><text:span text:style-name="Police_20_par_20_défaut"><text:span text:style-name="T1">http://www.badminton-chateauroux.com/</text:span>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icrosoft YaHei" svg:font-family="'Microsoft YaHei'" style:font-family-generic="swiss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2pt" fo:letter-spacing="normal" fo:language="fr" fo:country="FR" fo:font-style="normal" style:text-underline-style="none" fo:font-weight="normal" style:letter-kerning="true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2pt" fo:letter-spacing="normal" fo:language="fr" fo:country="FR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 loext:hyphenation-no-caps="false"/>
    </style:style>
    <style:style style:name="Normal" style:family="paragraph">
      <style:paragraph-properties fo:hyphenation-ladder-count="no-limit"/>
      <style:text-properties fo:hyphenate="false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hyphenation-ladder-count="no-limit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size-complex="14pt" fo:hyphenate="false" loext:hyphenation-no-caps="false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 fo:hyphenation-ladder-count="no-limit"/>
      <style:text-properties fo:hyphenate="false" loext:hyphenation-no-caps="false"/>
    </style:style>
    <style:style style:name="List" style:family="paragraph" style:parent-style-name="Text_20_body" style:class="list">
      <style:paragraph-properties fo:hyphenation-ladder-count="no-limit"/>
      <style:text-properties fo:hyphenate="false" loext:hyphenation-no-caps="false"/>
    </style:style>
    <style:style style:name="Caption" style:family="paragraph" style:parent-style-name="Standard" style:class="extra">
      <style:paragraph-properties fo:margin-top="0.212cm" fo:margin-bottom="0.212cm" loext:contextual-spacing="false" fo:hyphenation-ladder-count="no-limit" text:number-lines="false" text:line-number="0"/>
      <style:text-properties fo:font-style="italic" style:font-style-asian="italic" style:font-style-complex="italic" fo:hyphenate="false" loext:hyphenation-no-caps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loext:hyphenation-no-caps="false"/>
    </style:style>
    <style:style style:name="Police_20_par_20_défaut" style:display-name="Police par défaut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0.767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4.4.2$Windows_X86_64 LibreOffice_project/3d775be2011f3886db32dfd395a6a6d1ca2630ff</meta:generator>
    <meta:initial-creator>SEBASTIEN FAUCHER</meta:initial-creator>
    <meta:creation-date>2017-09-04T17:49:00Z</meta:creation-date>
    <dc:date>2026-07-01T20:54:56.266000000</dc:date>
    <meta:editing-cycles>16</meta:editing-cycles>
    <meta:editing-duration>PT39M22S</meta:editing-duration>
    <meta:document-statistic meta:table-count="0" meta:image-count="0" meta:object-count="0" meta:page-count="1" meta:paragraph-count="21" meta:word-count="224" meta:character-count="1359" meta:non-whitespace-character-count="1117"/>
    <meta:template xlink:type="simple" xlink:actuate="onRequest" xlink:title="" xlink:href="../../2024-2025/CRENEAUX%202022-2023.odt/Normal"/>
  </office:meta>
</office:document-meta>
</file>